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4.36784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4.36784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33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8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true"/>
      <style:paragraph-properties style:font-independent-line-spacing="true" style:writing-mode="lr-tb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6292in" style:font-size-asian="0.46292in" style:font-size-complex="0.4629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lef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true"/>
      <style:paragraph-properties style:font-independent-line-spacing="true" style:writing-mode="lr-tb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4.4503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2">
      <style:graphic-properties fo:wrap-option="wrap" fo:padding-top="0.05392in" fo:padding-bottom="0.05392in" fo:padding-left="0.10785in" fo:padding-right="0.10785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353" style:parent-style-name="Graphics">
      <style:graphic-properties draw:fill="none" fo:clip="rect(0in, 0in, 0in, 0in)" draw:stroke="none"/>
    </style:style>
  </office:automatic-styles>
  <office:body>
    <office:presentation>
      <draw:page draw:name="Slide1" draw:style-name="a335" draw:master-page-name="Master1-Layout7-blank-空白" presentation:presentation-page-layout-name="Master1-PPL7" draw:id="Slide-256">
        <draw:frame draw:id="id63" draw:style-name="a352" draw:name="文字方塊 3" svg:x="7.48264in" svg:y="9.71354in" svg:width="13.59201in" svg:height="5.49306in">
          <draw:text-box>
            <text:p text:style-name="a338" text:class-names="" text:cond-style-name=""><text:span text:style-name="a336" text:class-names="">海報的內容自由設計</text:span><text:span text:style-name="a337" text:class-names=""/></text:p>
            <text:p text:style-name="a341" text:class-names="" text:cond-style-name=""><text:span text:style-name="a339" text:class-names="">尺寸</text:span><text:span text:style-name="a340" text:class-names=""/></text:p>
            <text:p text:style-name="a347" text:class-names="" text:cond-style-name=""><text:span text:style-name="a342" text:class-names="">70</text:span><text:span text:style-name="a343" text:class-names="">*</text:span><text:span text:style-name="a344" text:class-names="">100</text:span><text:span text:style-name="a345" text:class-names=""><text:s text:c="1"/>公分</text:span><text:span text:style-name="a346" text:class-names=""/></text:p>
            <text:p text:style-name="a351" text:class-names="" text:cond-style-name=""><text:span text:style-name="a348" text:class-names="">請繳交</text:span><text:span text:style-name="a349" text:class-names="">PDF</text:span><text:span text:style-name="a350" text:class-names="">格式檔案</text:span></text:p>
          </draw:text-box>
          <svg:title/>
          <svg:desc/>
        </draw:frame>
        <draw:g draw:name="群組 13" draw:id="id64">
          <svg:title/>
          <svg:desc/>
          <draw:frame draw:id="id65" draw:style-name="a353" draw:name="圖片 2" svg:x="0.03125in" svg:y="29in" svg:width="27.55469in" svg:height="10.35243in" style:rel-width="scale" style:rel-height="scale">
            <draw:image xlink:href="media/image1.jpeg" xlink:type="simple" xlink:show="embed" xlink:actuate="onLoad"/>
            <svg:title/>
            <svg:desc>解說海報.jpg</svg:desc>
          </draw:frame>
          <draw:frame draw:id="id66" draw:style-name="a356" draw:name="文字方塊 4" svg:x="4.98438in" svg:y="29.82813in" svg:width="16.63021in" svg:height="0.77431in">
            <draw:text-box>
              <text:p text:style-name="a355" text:class-names="" text:cond-style-name=""><text:span text:style-name="a354" text:class-names="">鍵入中文作品名稱</text:span></text:p>
            </draw:text-box>
            <svg:title/>
            <svg:desc/>
          </draw:frame>
          <draw:frame draw:id="id67" draw:style-name="a359" draw:name="文字方塊 5" svg:x="4.98438in" svg:y="30.51563in" svg:width="16.63021in" svg:height="0.77431in">
            <draw:text-box>
              <text:p text:style-name="a358" text:class-names="" text:cond-style-name=""><text:span text:style-name="a357" text:class-names="">鍵入英文作品名稱</text:span></text:p>
            </draw:text-box>
            <svg:title/>
            <svg:desc/>
          </draw:frame>
          <draw:frame draw:id="id68" draw:style-name="a362" draw:name="文字方塊 8" svg:x="11.06867in" svg:y="31.25997in" svg:width="6.54987in" svg:height="0.77419in">
            <draw:text-box>
              <text:p text:style-name="a361" text:class-names="" text:cond-style-name=""><text:span text:style-name="a360" text:class-names="">鍵入作者中英文姓名</text:span></text:p>
            </draw:text-box>
            <svg:title/>
            <svg:desc/>
          </draw:frame>
          <draw:frame draw:id="id69" draw:style-name="a374" draw:name="文字方塊 9" svg:x="0.2934in" svg:y="32.0625in" svg:width="13.41146in" svg:height="6.8316in">
            <draw:text-box>
              <text:p text:style-name="a365" text:class-names="" text:cond-style-name=""><text:span text:style-name="a363" text:class-names="">鍵入中文摘要</text:span><text:span text:style-name="a364" text:class-names=""/></text:p>
              <text:p text:style-name="a367" text:class-names="" text:cond-style-name=""><text:span text:style-name="a366" text:class-names=""/></text:p>
              <text:p text:style-name="a369" text:class-names="" text:cond-style-name=""><text:span text:style-name="a368" text:class-names=""/></text:p>
              <text:p text:style-name="a371" text:class-names="" text:cond-style-name=""><text:span text:style-name="a370" text:class-names=""/></text:p>
              <text:p text:style-name="a373" text:class-names="" text:cond-style-name=""><text:span text:style-name="a372" text:class-names=""/></text:p>
            </draw:text-box>
            <svg:title/>
            <svg:desc/>
          </draw:frame>
          <draw:frame draw:id="id70" draw:style-name="a386" draw:name="文字方塊 10" svg:x="13.97222in" svg:y="32.13542in" svg:width="13.61979in" svg:height="6.8316in">
            <draw:text-box>
              <text:p text:style-name="a377" text:class-names="" text:cond-style-name=""><text:span text:style-name="a375" text:class-names="">鍵入英文摘要</text:span><text:span text:style-name="a376" text:class-names=""/></text:p>
              <text:p text:style-name="a379" text:class-names="" text:cond-style-name=""><text:span text:style-name="a378" text:class-names=""/></text:p>
              <text:p text:style-name="a381" text:class-names="" text:cond-style-name=""><text:span text:style-name="a380" text:class-names=""/></text:p>
              <text:p text:style-name="a383" text:class-names="" text:cond-style-name=""><text:span text:style-name="a382" text:class-names=""/></text:p>
              <text:p text:style-name="a385" text:class-names="" text:cond-style-name=""><text:span text:style-name="a384" text:class-names=""/></text:p>
            </draw:text-box>
            <svg:title/>
            <svg:desc/>
          </draw:frame>
          <draw:frame draw:id="id71" draw:style-name="a393" draw:name="文字方塊 11" svg:x="20.51736in" svg:y="29.08854in" svg:width="6.60938in" svg:height="0.66146in">
            <draw:text-box>
              <text:p text:style-name="a392" text:class-names="" text:cond-style-name=""><text:span text:style-name="a387" text:class-names="">編號：</text:span><text:span text:style-name="a388" text:class-names="">(</text:span><text:span text:style-name="a389" text:class-names="">學會統一處理</text:span><text:span text:style-name="a390" text:class-names="">)</text:span><text:span text:style-name="a391" text:class-names=""/></text:p>
            </draw:text-box>
            <svg:title/>
            <svg:desc/>
          </draw:frame>
          <draw:frame draw:id="id72" draw:style-name="a399" draw:name="文字方塊 12" svg:x="20.24239in" svg:y="29.96409in" svg:width="7.34355in" svg:height="0.60589in">
            <draw:text-box>
              <text:p text:style-name="a398" text:class-names="" text:cond-style-name=""><text:span text:style-name="a394" text:class-names="">Patent:(</text:span><text:span text:style-name="a395" text:class-names="">有專利者請填入編號</text:span><text:span text:style-name="a396" text:class-names="">)</text:span><text:span text:style-name="a397" text:class-names=""/></text:p>
            </draw:text-box>
            <svg:title/>
            <svg:desc/>
          </draw:frame>
        </draw:g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06706in" svg:y="12.2307in" svg:width="23.42665in" svg:height="8.43936in"/>
      <presentation:placeholder presentation:object="subtitle" svg:x="4.13412in" svg:y="22.31053in" svg:width="19.29253in" svg:height="10.06161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2" style:display-name="標題及物件">
      <presentation:placeholder presentation:object="title" svg:x="1.37674in" svg:y="1.57465in" svg:width="24.80729in" svg:height="6.56597in"/>
      <presentation:placeholder presentation:object="object" svg:x="1.37674in" svg:y="9.18924in" svg:width="24.80729in" svg:height="25.97917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3" style:display-name="區段標題">
      <presentation:placeholder presentation:object="title" svg:x="2.17711in" svg:y="25.29986in" svg:width="23.42665in" svg:height="7.81962in"/>
      <presentation:placeholder presentation:object="outline" svg:x="2.17711in" svg:y="16.68734in" svg:width="23.42665in" svg:height="8.61252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4" style:display-name="兩項物件">
      <presentation:placeholder presentation:object="title" svg:x="1.37674in" svg:y="1.57465in" svg:width="24.80729in" svg:height="6.56597in"/>
      <presentation:placeholder presentation:object="object" svg:x="1.37804in" svg:y="9.1867in" svg:width="12.17267in" svg:height="25.98339in"/>
      <presentation:placeholder presentation:object="object" svg:x="14.01005in" svg:y="9.1867in" svg:width="12.17267in" svg:height="25.98339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5" style:display-name="比對">
      <presentation:placeholder presentation:object="title" svg:x="1.37674in" svg:y="1.57465in" svg:width="24.80729in" svg:height="6.56597in"/>
      <presentation:placeholder presentation:object="outline" svg:x="1.37804in" svg:y="8.81303in" svg:width="12.17746in" svg:height="3.67285in"/>
      <presentation:placeholder presentation:object="object" svg:x="1.37804in" svg:y="12.48588in" svg:width="12.17746in" svg:height="22.6842in"/>
      <presentation:placeholder presentation:object="outline" svg:x="14.00049in" svg:y="8.81303in" svg:width="12.18224in" svg:height="3.67285in"/>
      <presentation:placeholder presentation:object="object" svg:x="14.00049in" svg:y="12.48588in" svg:width="12.18224in" svg:height="22.6842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6" style:display-name="只有標題">
      <presentation:placeholder presentation:object="title" svg:x="1.37674in" svg:y="1.57465in" svg:width="24.80729in" svg:height="6.56597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7" style:display-name="空白"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8" style:display-name="含標題的內容">
      <presentation:placeholder presentation:object="title" svg:x="1.37804in" svg:y="1.56758in" svg:width="9.0673in" svg:height="6.67128in"/>
      <presentation:placeholder presentation:object="object" svg:x="10.7755in" svg:y="1.56758in" svg:width="15.40724in" svg:height="33.60251in"/>
      <presentation:placeholder presentation:object="outline" svg:x="1.37804in" svg:y="8.23886in" svg:width="9.0673in" svg:height="26.93122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9" style:display-name="含標題的圖片">
      <presentation:placeholder presentation:object="title" svg:x="5.4021in" svg:y="27.56008in" svg:width="16.53646in" svg:height="3.25362in"/>
      <presentation:placeholder presentation:object="graphic" svg:x="5.4021in" svg:y="3.51792in" svg:width="16.53646in" svg:height="23.62292in"/>
      <presentation:placeholder presentation:object="outline" svg:x="5.4021in" svg:y="30.8137in" svg:width="16.53646in" svg:height="4.62068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10" style:display-name="標題及直排文字">
      <presentation:placeholder presentation:object="title" svg:x="1.37674in" svg:y="1.57465in" svg:width="24.80729in" svg:height="6.56597in"/>
      <presentation:placeholder presentation:object="outline" svg:x="1.37674in" svg:y="9.18924in" svg:width="24.80729in" svg:height="25.97917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presentation-page-layout style:name="Master1-PPL11" style:display-name="直排標題及文字">
      <presentation:placeholder presentation:object="title" svg:x="19.98156in" svg:y="1.57669in" svg:width="6.20117in" svg:height="33.59339in"/>
      <presentation:placeholder presentation:object="outline" svg:x="1.37804in" svg:y="1.57669in" svg:width="18.14417in" svg:height="33.59339in"/>
      <presentation:placeholder presentation:object="date-time" svg:x="1.37674in" svg:y="36.49132in" svg:width="6.43576in" svg:height="2.09549in"/>
      <presentation:placeholder presentation:object="footer" svg:x="9.41493in" svg:y="36.49132in" svg:width="8.7309in" svg:height="2.09549in"/>
      <presentation:placeholder presentation:object="page-number" svg:x="19.74826in" svg:y="36.49132in" svg:width="6.43576in" svg:height="2.09549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ageLayout1">
      <style:page-layout-properties fo:page-width="27.56076in" fo:page-height="39.3715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9">
      <style:paragraph-properties fo:line-height="100%" fo:text-align="left" style:tab-stop-distance="4.36285in" fo:margin-left="7.63715in" fo:margin-right="0in" fo:text-indent="-1.08681in" fo:margin-top="0.236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1278in" style:font-size-asian="1.71278in" style:font-size-complex="1.71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7208in" style:font-size-asian="0.97208in" style:font-size-complex="0.9720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4.36285in" fo:margin-left="9.81944in" fo:margin-right="0in" fo:text-indent="-1.08681in" fo:margin-top="0.236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2">
      <style:paragraph-properties fo:line-height="100%" fo:text-align="left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6552in" fo:padding-bottom="0.06552in" fo:padding-left="0.13105in" fo:padding-right="0.131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4431in" style:font-size-asian="1.94431in" style:font-size-complex="1.9443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4.36285in" fo:margin-left="1.63021in" fo:margin-right="0in" fo:text-indent="-1.63021in" fo:margin-top="0.472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1278in" style:font-size-asian="1.71278in" style:font-size-complex="1.71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4.36285in" fo:margin-left="3.54688in" fo:margin-right="0in" fo:text-indent="-1.35938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4.36285in" fo:margin-left="5.4566in" fo:margin-right="0in" fo:text-indent="-1.0868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4.36285in" fo:margin-left="7.63715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4.36285in" fo:margin-left="9.81944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056in" style:font-size-asian="1.43056in" style:font-size-complex="1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4.36285in" fo:margin-left="5.4566in" fo:margin-right="0in" fo:text-indent="-1.0868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4.36285in" fo:margin-left="7.63715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4.36285in" fo:margin-left="9.81944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3319in" style:font-size-asian="0.83319in" style:font-size-complex="0.8331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4.3628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4.36285in" fo:margin-left="1.63021in" fo:margin-right="0in" fo:text-indent="-1.63021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4.36285in" fo:margin-left="3.54688in" fo:margin-right="0in" fo:text-indent="-1.35938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4.36285in" fo:margin-left="5.4566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4.36285in" fo:margin-left="7.63715in" fo:margin-right="0in" fo:text-indent="-1.08681in" fo:margin-top="0.263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6">
      <style:paragraph-properties fo:line-height="100%" fo:text-align="left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6552in" fo:padding-bottom="0.06552in" fo:padding-left="0.13105in" fo:padding-right="0.131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4431in" style:font-size-asian="1.94431in" style:font-size-complex="1.9443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4.36285in" fo:margin-left="9.81944in" fo:margin-right="0in" fo:text-indent="-1.08681in" fo:margin-top="0.263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4.36285in" fo:margin-left="0in" fo:margin-right="0in" fo:text-indent="0in" fo:margin-top="0.472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4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1278in" style:font-size-asian="1.71278in" style:font-size-complex="1.71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4.36285in" fo:margin-left="1.63021in" fo:margin-right="0in" fo:text-indent="-1.63021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3056in" style:font-size-asian="1.93056in" style:font-size-complex="1.9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center" style:tab-stop-distance="4.36285in" fo:margin-left="0in" fo:margin-right="0in" fo:text-indent="0in" fo:margin-top="0.458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4.36285in" fo:margin-left="3.54688in" fo:margin-right="0in" fo:text-indent="-1.35938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6552in" fo:padding-bottom="0.06552in" fo:padding-left="0.13105in" fo:padding-right="0.13105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3319in" style:font-size-asian="0.83319in" style:font-size-complex="0.8331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4.36285in" fo:margin-left="0in" fo:margin-right="0in" fo:text-indent="0in" fo:margin-top="0.194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8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">
      <style:paragraph-properties fo:line-height="100%" fo:text-align="left" style:tab-stop-distance="4.36285in" fo:margin-left="5.4566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left" style:tab-stop-distance="4.36285in" fo:margin-left="7.63715in" fo:margin-right="0in" fo:text-indent="-1.08681in" fo:margin-top="0.263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4.36285in" fo:margin-left="9.81944in" fo:margin-right="0in" fo:text-indent="-1.08681in" fo:margin-top="0.263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7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3056in" style:font-size-asian="1.93056in" style:font-size-complex="1.9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3056in" style:font-size-asian="1.93056in" style:font-size-complex="1.9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4.36285in" fo:margin-left="1.63021in" fo:margin-right="0in" fo:text-indent="-1.63021in" fo:margin-top="0.458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0833in" style:font-size-asian="1.70833in" style:font-size-complex="1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4.36285in" fo:margin-left="3.54688in" fo:margin-right="0in" fo:text-indent="-1.35938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056in" style:font-size-asian="1.43056in" style:font-size-complex="1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4.36285in" fo:margin-left="5.4566in" fo:margin-right="0in" fo:text-indent="-1.0868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4.36285in" fo:margin-left="1.63021in" fo:margin-right="0in" fo:text-indent="-1.63021in" fo:margin-top="0.458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0833in" style:font-size-asian="1.70833in" style:font-size-complex="1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4.36285in" fo:margin-left="3.54688in" fo:margin-right="0in" fo:text-indent="-1.35938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056in" style:font-size-asian="1.43056in" style:font-size-complex="1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4.36285in" fo:margin-left="5.4566in" fo:margin-right="0in" fo:text-indent="-1.0868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0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4.36285in" fo:margin-left="7.63715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">
      <style:paragraph-properties fo:line-height="100%" fo:text-align="left" style:tab-stop-distance="4.36285in" fo:margin-left="7.63715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100%" fo:text-align="left" style:tab-stop-distance="4.36285in" fo:margin-left="0in" fo:margin-right="0in" fo:text-indent="0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left" style:tab-stop-distance="4.36285in" fo:margin-left="9.81944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6552in" fo:padding-bottom="0.06552in" fo:padding-left="0.13105in" fo:padding-right="0.131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8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66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3056in" style:font-size-asian="1.93056in" style:font-size-complex="1.9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4.36285in" fo:margin-left="9.81944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6552in" fo:padding-bottom="0.06552in" fo:padding-left="0.13105in" fo:padding-right="0.13105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100%" fo:text-align="left" style:tab-stop-distance="4.36285in" fo:margin-left="1.63021in" fo:margin-right="0in" fo:text-indent="-1.6302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left" style:tab-stop-distance="4.36285in" fo:margin-left="1.63021in" fo:margin-right="0in" fo:text-indent="-1.63021in" fo:margin-top="0.458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0833in" style:font-size-asian="1.70833in" style:font-size-complex="1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4.36285in" fo:margin-left="3.54688in" fo:margin-right="0in" fo:text-indent="-1.35938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4.36285in" fo:margin-left="3.54688in" fo:margin-right="0in" fo:text-indent="-1.35938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056in" style:font-size-asian="1.43056in" style:font-size-complex="1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4.36285in" fo:margin-left="5.4566in" fo:margin-right="0in" fo:text-indent="-1.08681in" fo:margin-top="0.263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100%" fo:text-align="left" style:tab-stop-distance="4.36285in" fo:margin-left="5.4566in" fo:margin-right="0in" fo:text-indent="-1.0868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7208in" style:font-size-asian="0.97208in" style:font-size-complex="0.9720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4.36285in" fo:margin-left="7.63715in" fo:margin-right="0in" fo:text-indent="-1.08681in" fo:margin-top="0.236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4.36285in" fo:margin-left="7.63715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40722in" style:font-size-asian="2.40722in" style:font-size-complex="2.40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9">
      <style:paragraph-properties fo:line-height="100%" fo:text-align="left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7208in" style:font-size-asian="0.97208in" style:font-size-complex="0.9720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9444in" style:font-size-asian="1.19444in" style:font-size-complex="1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4.36285in" fo:margin-left="9.81944in" fo:margin-right="0in" fo:text-indent="-1.08681in" fo:margin-top="0.236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100%" fo:text-align="left" style:tab-stop-distance="4.36285in" fo:margin-left="9.81944in" fo:margin-right="0in" fo:text-indent="-1.08681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4">
      <style:graphic-properties fo:wrap-option="wrap" fo:padding-top="0.06552in" fo:padding-bottom="0.06552in" fo:padding-left="0.13105in" fo:padding-right="0.131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4">
      <style:graphic-properties fo:wrap-option="wrap" fo:padding-top="0.06552in" fo:padding-bottom="0.06552in" fo:padding-left="0.13105in" fo:padding-right="0.13105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4.36285in" fo:margin-left="0in" fo:margin-right="0in" fo:text-indent="0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4.36285in" fo:margin-left="0in" fo:margin-right="0in" fo:text-indent="0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6552in" fo:padding-bottom="0.06552in" fo:padding-left="0.13105in" fo:padding-right="0.131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6552in" fo:padding-bottom="0.06552in" fo:padding-left="0.13105in" fo:padding-right="0.131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8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435in" style:font-size-asian="1.435in" style:font-size-complex="1.43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pitch="variable" fo:font-size="0.74069in" style:font-size-asian="0.74069in" style:font-size-complex="0.7406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2.625in" style:font-size-asian="2.625in" style:font-size-complex="2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4.3628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93056in" style:font-size-asian="1.93056in" style:font-size-complex="1.9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4.36285in" fo:margin-left="1.63021in" fo:margin-right="0in" fo:text-indent="-1.63021in" fo:margin-top="0.458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70833in" style:font-size-asian="1.70833in" style:font-size-complex="1.7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4.36285in" fo:margin-left="3.54688in" fo:margin-right="0in" fo:text-indent="-1.35938in" fo:margin-top="0.416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left" style:tab-stop-distance="4.36285in" fo:margin-left="1.63021in" fo:margin-right="0in" fo:text-indent="-1.63021in" fo:margin-top="0.34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0361in" style:font-size-asian="1.20361in" style:font-size-complex="1.2036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3">
      <style:paragraph-properties fo:line-height="100%" fo:text-align="left" style:tab-stop-distance="4.36285in" fo:margin-left="3.54688in" fo:margin-right="0in" fo:text-indent="-1.35938in" fo:margin-top="0.29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center" style:tab-stop-distance="4.3659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6552in" fo:padding-bottom="0.06552in" fo:padding-left="0.13105in" fo:padding-right="0.1310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097in" style:font-size-asian="1.11097in" style:font-size-complex="1.1109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73611in" style:font-size-asian="0.73611in" style:font-size-complex="0.73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4.36285in" fo:margin-left="5.4566in" fo:margin-right="0in" fo:text-indent="-1.08681in" fo:margin-top="0.263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right" style:tab-stop-distance="4.4496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6552in" fo:padding-bottom="0.06552in" fo:padding-left="0.13105in" fo:padding-right="0.131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7208in" style:font-size-asian="0.97208in" style:font-size-complex="0.9720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57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10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13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53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56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59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323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80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83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60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63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238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2.18392in"/>
      </text:list-level-style-number>
      <text:list-level-style-number text:level="3" style:num-format="">
        <style:list-level-properties text:space-before="4.36784in"/>
      </text:list-level-style-number>
      <text:list-level-style-number text:level="4" style:num-format="">
        <style:list-level-properties text:space-before="6.55176in"/>
      </text:list-level-style-number>
      <text:list-level-style-number text:level="5" style:num-format="">
        <style:list-level-properties text:space-before="8.73568in"/>
      </text:list-level-style-number>
      <text:list-level-style-number text:level="6" style:num-format="">
        <style:list-level-properties text:space-before="10.9196in"/>
      </text:list-level-style-number>
      <text:list-level-style-number text:level="7" style:num-format="">
        <style:list-level-properties text:space-before="13.10352in"/>
      </text:list-level-style-number>
      <text:list-level-style-number text:level="8" style:num-format="">
        <style:list-level-properties text:space-before="15.28744in"/>
      </text:list-level-style-number>
      <text:list-level-style-number text:level="9" style:num-format="">
        <style:list-level-properties text:space-before="17.47136in"/>
      </text:list-level-style-number>
    </text:list-style>
    <text:list-style style:name="a120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1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2.18392in"/>
      </text:list-level-style-number>
      <text:list-level-style-number text:level="3" style:num-format="">
        <style:list-level-properties text:space-before="4.36784in"/>
      </text:list-level-style-number>
      <text:list-level-style-number text:level="4" style:num-format="">
        <style:list-level-properties text:space-before="6.55176in"/>
      </text:list-level-style-number>
      <text:list-level-style-number text:level="5" style:num-format="">
        <style:list-level-properties text:space-before="8.73568in"/>
      </text:list-level-style-number>
      <text:list-level-style-number text:level="6" style:num-format="">
        <style:list-level-properties text:space-before="10.9196in"/>
      </text:list-level-style-number>
      <text:list-level-style-number text:level="7" style:num-format="">
        <style:list-level-properties text:space-before="13.10352in"/>
      </text:list-level-style-number>
      <text:list-level-style-number text:level="8" style:num-format="">
        <style:list-level-properties text:space-before="15.28744in"/>
      </text:list-level-style-number>
      <text:list-level-style-number text:level="9" style:num-format="">
        <style:list-level-properties text:space-before="17.47136in"/>
      </text:list-level-style-number>
    </text:list-style>
    <text:list-style style:name="a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2.18392in"/>
      </text:list-level-style-number>
      <text:list-level-style-number text:level="3" style:num-format="">
        <style:list-level-properties text:space-before="4.36784in"/>
      </text:list-level-style-number>
      <text:list-level-style-number text:level="4" style:num-format="">
        <style:list-level-properties text:space-before="6.55176in"/>
      </text:list-level-style-number>
      <text:list-level-style-number text:level="5" style:num-format="">
        <style:list-level-properties text:space-before="8.73568in"/>
      </text:list-level-style-number>
      <text:list-level-style-number text:level="6" style:num-format="">
        <style:list-level-properties text:space-before="10.9196in"/>
      </text:list-level-style-number>
      <text:list-level-style-number text:level="7" style:num-format="">
        <style:list-level-properties text:space-before="13.10352in"/>
      </text:list-level-style-number>
      <text:list-level-style-number text:level="8" style:num-format="">
        <style:list-level-properties text:space-before="15.28744in"/>
      </text:list-level-style-number>
      <text:list-level-style-number text:level="9" style:num-format="">
        <style:list-level-properties text:space-before="17.47136in"/>
      </text:list-level-style-number>
    </text:list-style>
    <text:list-style style:name="a123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01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–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04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»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281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107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2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2.18392in"/>
      </text:list-level-style-number>
      <text:list-level-style-number text:level="3" style:num-format="">
        <style:list-level-properties text:space-before="4.36784in"/>
      </text:list-level-style-number>
      <text:list-level-style-number text:level="4" style:num-format="">
        <style:list-level-properties text:space-before="6.55176in"/>
      </text:list-level-style-number>
      <text:list-level-style-number text:level="5" style:num-format="">
        <style:list-level-properties text:space-before="8.73568in"/>
      </text:list-level-style-number>
      <text:list-level-style-number text:level="6" style:num-format="">
        <style:list-level-properties text:space-before="10.9196in"/>
      </text:list-level-style-number>
      <text:list-level-style-number text:level="7" style:num-format="">
        <style:list-level-properties text:space-before="13.10352in"/>
      </text:list-level-style-number>
      <text:list-level-style-number text:level="8" style:num-format="">
        <style:list-level-properties text:space-before="15.28744in"/>
      </text:list-level-style-number>
      <text:list-level-style-number text:level="9" style:num-format="">
        <style:list-level-properties text:space-before="17.47136in"/>
      </text:list-level-style-number>
    </text:list-style>
    <text:list-style style:name="a314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2.18392in"/>
      </text:list-level-style-number>
      <text:list-level-style-number text:level="3" style:num-format="">
        <style:list-level-properties text:space-before="4.36784in"/>
      </text:list-level-style-number>
      <text:list-level-style-number text:level="4" style:num-format="">
        <style:list-level-properties text:space-before="6.55176in"/>
      </text:list-level-style-number>
      <text:list-level-style-number text:level="5" style:num-format="">
        <style:list-level-properties text:space-before="8.73568in"/>
      </text:list-level-style-number>
      <text:list-level-style-number text:level="6" style:num-format="">
        <style:list-level-properties text:space-before="10.9196in"/>
      </text:list-level-style-number>
      <text:list-level-style-number text:level="7" style:num-format="">
        <style:list-level-properties text:space-before="13.10352in"/>
      </text:list-level-style-number>
      <text:list-level-style-number text:level="8" style:num-format="">
        <style:list-level-properties text:space-before="15.28744in"/>
      </text:list-level-style-number>
      <text:list-level-style-number text:level="9" style:num-format="">
        <style:list-level-properties text:space-before="17.47136in"/>
      </text:list-level-style-number>
    </text:list-style>
    <text:list-style style:name="a317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174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151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226">
      <text:list-level-style-bullet text:level="1" text:bullet-char="•">
        <style:list-level-properties text:space-before="0in" text:min-label-width="1.6302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1667in" text:min-label-width="1.6302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82639in" text:min-label-width="1.6302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00694in" text:min-label-width="1.6302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18924in" text:min-label-width="1.6302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38135in" text:min-label-width="1.6302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2.56527in" text:min-label-width="1.6302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4.74919in" text:min-label-width="1.6302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6.93311in" text:min-label-width="1.63021in"/>
        <style:text-properties fo:font-family="Arial" style:font-family-generic="swiss" style:font-pitch="variable" fo:font-size="100%"/>
      </text:list-level-style-bullet>
    </text:list-style>
    <text:list-style style:name="a177">
      <text:list-level-style-bullet text:level="1" text:bullet-char="•">
        <style:list-level-properties text:space-before="0.5434in" text:min-label-width="1.08681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46007in" text:min-label-width="1.08681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36979in" text:min-label-width="1.08681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55035in" text:min-label-width="1.08681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73264in" text:min-label-width="1.08681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0.92475in" text:min-label-width="1.08681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3.10867in" text:min-label-width="1.08681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5.29259in" text:min-label-width="1.08681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17.47651in" text:min-label-width="1.08681in"/>
        <style:text-properties fo:font-family="Arial" style:font-family-generic="swiss" style:font-pitch="variable" fo:font-size="100%"/>
      </text:list-level-style-bullet>
    </text:list-style>
    <text:list-style style:name="a154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–">
        <style:list-level-properties text:space-before="0.27083in" text:min-label-width="1.3593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1875in" text:min-label-width="1.3593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09722in" text:min-label-width="1.3593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27778in" text:min-label-width="1.3593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46007in" text:min-label-width="1.3593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0.65218in" text:min-label-width="1.3593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2.8361in" text:min-label-width="1.3593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15.02002in" text:min-label-width="1.3593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17.20394in" text:min-label-width="1.35938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1.37674in" svg:y="1.57465in" svg:width="24.80729in" svg:height="6.56597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1.37674in" svg:y="9.18924in" svg:width="24.80729in" svg:height="25.97917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1.37674in" svg:y="36.49132in" svg:width="6.43576in" svg:height="2.09549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/></text:span></text:p>
        </draw:text-box>
        <svg:title/>
        <svg:desc/>
      </draw:frame>
      <draw:frame draw:id="id3" presentation:style-name="a26" draw:name="頁尾版面配置區 4" svg:x="9.41493in" svg:y="36.49132in" svg:width="8.7309in" svg:height="2.09549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19.74826in" svg:y="36.49132in" svg:width="6.43576in" svg:height="2.09549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標題投影片" style:page-layout-name="pageLayout1" draw:style-name="a30">
      <draw:frame draw:id="id5" presentation:style-name="a33" draw:name="標題 1" svg:x="2.06706in" svg:y="12.2307in" svg:width="23.42665in" svg:height="8.43936in" presentation:class="title" presentation:placeholder="false">
        <draw:text-box>
          <text:p text:style-name="a32" text:class-names="" text:cond-style-name=""><text:span text:style-name="a31" text:class-names="">按一下以編輯母片標題樣式</text:span></text:p>
        </draw:text-box>
        <svg:title/>
        <svg:desc/>
      </draw:frame>
      <draw:frame draw:id="id6" presentation:style-name="a36" draw:name="副標題 2" svg:x="4.13412in" svg:y="22.31053in" svg:width="19.29253in" svg:height="10.06161in" presentation:class="subtitle" presentation:placeholder="false">
        <draw:text-box>
          <text:p text:style-name="a35" text:class-names="" text:cond-style-name=""><text:span text:style-name="a34" text:class-names="">按一下以編輯母片副標題樣式</text:span></text:p>
        </draw:text-box>
        <svg:title/>
        <svg:desc/>
      </draw:frame>
      <draw:frame draw:id="id7" presentation:style-name="a40" draw:name="日期版面配置區 3" svg:x="1.37674in" svg:y="36.49132in" svg:width="6.43576in" svg:height="2.09549in" presentation:class="date-time" presentation:placeholder="false">
        <draw:text-box>
          <text:p text:style-name="a39" text:class-names="" text:cond-style-name=""><text:span text:style-name="a37" text:class-names=""><text:date text:fixed="false" style:data-style-name="a38"/></text:span></text:p>
        </draw:text-box>
        <svg:title/>
        <svg:desc/>
      </draw:frame>
      <draw:frame draw:id="id8" presentation:style-name="a43" draw:name="頁尾版面配置區 4" svg:x="9.41493in" svg:y="36.49132in" svg:width="8.7309in" svg:height="2.09549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投影片編號版面配置區 5" svg:x="19.74826in" svg:y="36.49132in" svg:width="6.43576in" svg:height="2.09549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標題及物件" style:page-layout-name="pageLayout1" draw:style-name="a47">
      <draw:frame draw:id="id10" presentation:style-name="a50" draw:name="標題 1" svg:x="1.37674in" svg:y="1.57465in" svg:width="24.80729in" svg:height="6.56597in" presentation:class="title" presentation:placeholder="false">
        <draw:text-box>
          <text:p text:style-name="a49" text:class-names="" text:cond-style-name=""><text:span text:style-name="a48" text:class-names="">按一下以編輯母片標題樣式</text:span></text:p>
        </draw:text-box>
        <svg:title/>
        <svg:desc/>
      </draw:frame>
      <draw:frame draw:id="id11" presentation:style-name="a66" draw:name="內容版面配置區 2" svg:x="1.37674in" svg:y="9.18924in" svg:width="24.80729in" svg:height="25.97917in" presentation:class="object" presentation:placeholder="false">
        <draw:text-box>
          <text:list text:style-name="a53">
            <text:list-item>
              <text:p text:style-name="a52" text:class-names="" text:cond-style-name=""><text:span text:style-name="a51" text:class-names="">按一下以編輯母片文字樣式</text:span></text:p>
            </text:list-item>
          </text:list>
          <text:list text:style-name="a56">
            <text:list-item>
              <text:list text:style-name="a56">
                <text:list-item>
                  <text:p text:style-name="a55" text:class-names="" text:cond-style-name=""><text:span text:style-name="a54" text:class-names="">第二層</text:span></text:p>
                </text:list-item>
              </text:list>
            </text:list-item>
          </text:list>
          <text:list text:style-name="a59">
            <text:list-item>
              <text:list text:style-name="a59">
                <text:list-item>
                  <text:list text:style-name="a59">
                    <text:list-item>
                      <text:p text:style-name="a58" text:class-names="" text:cond-style-name=""><text:span text:style-name="a57" text:class-names="">第三層</text:span></text:p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p text:style-name="a61" text:class-names="" text:cond-style-name=""><text:span text:style-name="a6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list text:style-name="a65">
                            <text:list-item>
                              <text:p text:style-name="a64" text:class-names="" text:cond-style-name=""><text:span text:style-name="a63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0" draw:name="日期版面配置區 3" svg:x="1.37674in" svg:y="36.49132in" svg:width="6.43576in" svg:height="2.09549in" presentation:class="date-time" presentation:placeholder="false">
        <draw:text-box>
          <text:p text:style-name="a69" text:class-names="" text:cond-style-name=""><text:span text:style-name="a67" text:class-names=""><text:date text:fixed="false" style:data-style-name="a68"/></text:span></text:p>
        </draw:text-box>
        <svg:title/>
        <svg:desc/>
      </draw:frame>
      <draw:frame draw:id="id13" presentation:style-name="a73" draw:name="頁尾版面配置區 4" svg:x="9.41493in" svg:y="36.49132in" svg:width="8.7309in" svg:height="2.09549in" presentation:class="footer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14" presentation:style-name="a76" draw:name="投影片編號版面配置區 5" svg:x="19.74826in" svg:y="36.49132in" svg:width="6.43576in" svg:height="2.09549in" presentation:class="page-number" presentation:placeholder="false">
        <draw:text-box>
          <text:p text:style-name="a75" text:class-names="" text:cond-style-name=""><text:span text:style-name="a74" text:class-names=""><text:page-number style:num-format="1" text:fixed="false"/></text:span></text:p>
        </draw:text-box>
        <svg:title/>
        <svg:desc/>
      </draw:frame>
    </style:master-page>
    <style:master-page style:name="Master1-Layout3-secHead-區段標題" style:page-layout-name="pageLayout1" draw:style-name="a77">
      <draw:frame draw:id="id15" presentation:style-name="a80" draw:name="標題 1" svg:x="2.17711in" svg:y="25.29986in" svg:width="23.42665in" svg:height="7.81962in" presentation:class="title" presentation:placeholder="false">
        <draw:text-box>
          <text:p text:style-name="a79" text:class-names="" text:cond-style-name=""><text:span text:style-name="a78" text:class-names="">按一下以編輯母片標題樣式</text:span></text:p>
        </draw:text-box>
        <svg:title/>
        <svg:desc/>
      </draw:frame>
      <draw:frame draw:id="id16" presentation:style-name="a84" draw:name="文字版面配置區 2" svg:x="2.17711in" svg:y="16.68734in" svg:width="23.42665in" svg:height="8.61252in" presentation:class="outline" presentation:placeholder="false">
        <draw:text-box>
          <text:list text:style-name="a83">
            <text:list-item>
              <text:p text:style-name="a82" text:class-names="" text:cond-style-name=""><text:span text:style-name="a81" text:class-names="">按一下以編輯母片文字樣式</text:span></text:p>
            </text:list-item>
          </text:list>
        </draw:text-box>
        <svg:title/>
        <svg:desc/>
      </draw:frame>
      <draw:frame draw:id="id17" presentation:style-name="a88" draw:name="日期版面配置區 3" svg:x="1.37674in" svg:y="36.49132in" svg:width="6.43576in" svg:height="2.09549in" presentation:class="date-time" presentation:placeholder="false">
        <draw:text-box>
          <text:p text:style-name="a87" text:class-names="" text:cond-style-name=""><text:span text:style-name="a85" text:class-names=""><text:date text:fixed="false" style:data-style-name="a86"/></text:span></text:p>
        </draw:text-box>
        <svg:title/>
        <svg:desc/>
      </draw:frame>
      <draw:frame draw:id="id18" presentation:style-name="a91" draw:name="頁尾版面配置區 4" svg:x="9.41493in" svg:y="36.49132in" svg:width="8.7309in" svg:height="2.09549in" presentation:class="footer" presentation:placeholder="false">
        <draw:text-box>
          <text:p text:style-name="a90" text:class-names="" text:cond-style-name=""><text:span text:style-name="a89" text:class-names=""/></text:p>
        </draw:text-box>
        <svg:title/>
        <svg:desc/>
      </draw:frame>
      <draw:frame draw:id="id19" presentation:style-name="a94" draw:name="投影片編號版面配置區 5" svg:x="19.74826in" svg:y="36.49132in" svg:width="6.43576in" svg:height="2.09549in" presentation:class="page-number" presentation:placeholder="false">
        <draw:text-box>
          <text:p text:style-name="a93" text:class-names="" text:cond-style-name=""><text:span text:style-name="a92" text:class-names=""><text:page-number style:num-format="1" text:fixed="false"/></text:span></text:p>
        </draw:text-box>
        <svg:title/>
        <svg:desc/>
      </draw:frame>
    </style:master-page>
    <style:master-page style:name="Master1-Layout4-twoObj-兩項物件" style:page-layout-name="pageLayout1" draw:style-name="a95">
      <draw:frame draw:id="id20" presentation:style-name="a98" draw:name="標題 1" svg:x="1.37674in" svg:y="1.57465in" svg:width="24.80729in" svg:height="6.56597in" presentation:class="title" presentation:placeholder="false">
        <draw:text-box>
          <text:p text:style-name="a97" text:class-names="" text:cond-style-name=""><text:span text:style-name="a96" text:class-names="">按一下以編輯母片標題樣式</text:span></text:p>
        </draw:text-box>
        <svg:title/>
        <svg:desc/>
      </draw:frame>
      <draw:frame draw:id="id21" presentation:style-name="a114" draw:name="內容版面配置區 2" svg:x="1.37804in" svg:y="9.1867in" svg:width="12.17267in" svg:height="25.98339in" presentation:class="object" presentation:placeholder="false">
        <draw:text-box>
          <text:list text:style-name="a101">
            <text:list-item>
              <text:p text:style-name="a100" text:class-names="" text:cond-style-name=""><text:span text:style-name="a99" text:class-names="">按一下以編輯母片文字樣式</text:span></text:p>
            </text:list-item>
          </text:list>
          <text:list text:style-name="a104">
            <text:list-item>
              <text:list text:style-name="a104">
                <text:list-item>
                  <text:p text:style-name="a103" text:class-names="" text:cond-style-name=""><text:span text:style-name="a102" text:class-names="">第二層</text:span></text:p>
                </text:list-item>
              </text:list>
            </text:list-item>
          </text:list>
          <text:list text:style-name="a107">
            <text:list-item>
              <text:list text:style-name="a107">
                <text:list-item>
                  <text:list text:style-name="a107">
                    <text:list-item>
                      <text:p text:style-name="a106" text:class-names="" text:cond-style-name=""><text:span text:style-name="a105" text:class-names="">第三層</text:span></text:p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p text:style-name="a109" text:class-names="" text:cond-style-name=""><text:span text:style-name="a10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list text:style-name="a113">
                        <text:list-item>
                          <text:list text:style-name="a113">
                            <text:list-item>
                              <text:p text:style-name="a112" text:class-names="" text:cond-style-name=""><text:span text:style-name="a11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0" draw:name="內容版面配置區 3" svg:x="14.01005in" svg:y="9.1867in" svg:width="12.17267in" svg:height="25.98339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按一下以編輯母片文字樣式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第二層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第三層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4" draw:name="日期版面配置區 3" svg:x="1.37674in" svg:y="36.49132in" svg:width="6.43576in" svg:height="2.09549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/></text:span></text:p>
        </draw:text-box>
        <svg:title/>
        <svg:desc/>
      </draw:frame>
      <draw:frame draw:id="id24" presentation:style-name="a137" draw:name="頁尾版面配置區 4" svg:x="9.41493in" svg:y="36.49132in" svg:width="8.7309in" svg:height="2.09549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5" presentation:style-name="a140" draw:name="投影片編號版面配置區 5" svg:x="19.74826in" svg:y="36.49132in" svg:width="6.43576in" svg:height="2.09549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</style:master-page>
    <style:master-page style:name="Master1-Layout5-twoTxTwoObj-比對" style:page-layout-name="pageLayout1" draw:style-name="a141">
      <draw:frame draw:id="id26" presentation:style-name="a144" draw:name="標題 1" svg:x="1.37674in" svg:y="1.57465in" svg:width="24.80729in" svg:height="6.56597in" presentation:class="title" presentation:placeholder="false">
        <draw:text-box>
          <text:p text:style-name="a143" text:class-names="" text:cond-style-name=""><text:span text:style-name="a142" text:class-names="">按一下以編輯母片標題樣式</text:span></text:p>
        </draw:text-box>
        <svg:title/>
        <svg:desc/>
      </draw:frame>
      <draw:frame draw:id="id27" presentation:style-name="a148" draw:name="文字版面配置區 2" svg:x="1.37804in" svg:y="8.81303in" svg:width="12.17746in" svg:height="3.67285in" presentation:class="outline" presentation:placeholder="false">
        <draw:text-box>
          <text:list text:style-name="a147">
            <text:list-item>
              <text:p text:style-name="a146" text:class-names="" text:cond-style-name=""><text:span text:style-name="a145" text:class-names="">按一下以編輯母片文字樣式</text:span></text:p>
            </text:list-item>
          </text:list>
        </draw:text-box>
        <svg:title/>
        <svg:desc/>
      </draw:frame>
      <draw:frame draw:id="id28" presentation:style-name="a164" draw:name="內容版面配置區 3" svg:x="1.37804in" svg:y="12.48588in" svg:width="12.17746in" svg:height="22.6842in" presentation:class="object" presentation:placeholder="false">
        <draw:text-box>
          <text:list text:style-name="a151">
            <text:list-item>
              <text:p text:style-name="a150" text:class-names="" text:cond-style-name=""><text:span text:style-name="a149" text:class-names="">按一下以編輯母片文字樣式</text:span></text:p>
            </text:list-item>
          </text:list>
          <text:list text:style-name="a154">
            <text:list-item>
              <text:list text:style-name="a154">
                <text:list-item>
                  <text:p text:style-name="a153" text:class-names="" text:cond-style-name=""><text:span text:style-name="a152" text:class-names="">第二層</text:span></text:p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p text:style-name="a156" text:class-names="" text:cond-style-name=""><text:span text:style-name="a155" text:class-names="">第三層</text:span></text:p>
                    </text:list-item>
                  </text:list>
                </text:list-item>
              </text:list>
            </text:list-item>
          </text:list>
          <text:list text:style-name="a160">
            <text:list-item>
              <text:list text:style-name="a160">
                <text:list-item>
                  <text:list text:style-name="a160">
                    <text:list-item>
                      <text:list text:style-name="a160">
                        <text:list-item>
                          <text:p text:style-name="a159" text:class-names="" text:cond-style-name=""><text:span text:style-name="a15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文字版面配置區 4" svg:x="14.00049in" svg:y="8.81303in" svg:width="12.18224in" svg:height="3.67285in" presentation:class="outline" presentation:placeholder="false">
        <draw:text-box>
          <text:list text:style-name="a167">
            <text:list-item>
              <text:p text:style-name="a166" text:class-names="" text:cond-style-name=""><text:span text:style-name="a165" text:class-names="">按一下以編輯母片文字樣式</text:span></text:p>
            </text:list-item>
          </text:list>
        </draw:text-box>
        <svg:title/>
        <svg:desc/>
      </draw:frame>
      <draw:frame draw:id="id30" presentation:style-name="a184" draw:name="內容版面配置區 5" svg:x="14.00049in" svg:y="12.48588in" svg:width="12.18224in" svg:height="22.6842in" presentation:class="object" presentation:placeholder="false">
        <draw:text-box>
          <text:list text:style-name="a171">
            <text:list-item>
              <text:p text:style-name="a170" text:class-names="" text:cond-style-name=""><text:span text:style-name="a169" text:class-names="">按一下以編輯母片文字樣式</text:span></text:p>
            </text:list-item>
          </text:list>
          <text:list text:style-name="a174">
            <text:list-item>
              <text:list text:style-name="a174">
                <text:list-item>
                  <text:p text:style-name="a173" text:class-names="" text:cond-style-name=""><text:span text:style-name="a172" text:class-names="">第二層</text:span></text:p>
                </text:list-item>
              </text:list>
            </text:list-item>
          </text:list>
          <text:list text:style-name="a177">
            <text:list-item>
              <text:list text:style-name="a177">
                <text:list-item>
                  <text:list text:style-name="a177">
                    <text:list-item>
                      <text:p text:style-name="a176" text:class-names="" text:cond-style-name=""><text:span text:style-name="a175" text:class-names="">第三層</text:span></text:p>
                    </text:list-item>
                  </text:list>
                </text:list-item>
              </text:list>
            </text:list-item>
          </text:list>
          <text:list text:style-name="a180">
            <text:list-item>
              <text:list text:style-name="a180">
                <text:list-item>
                  <text:list text:style-name="a180">
                    <text:list-item>
                      <text:list text:style-name="a180">
                        <text:list-item>
                          <text:p text:style-name="a179" text:class-names="" text:cond-style-name=""><text:span text:style-name="a1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3">
            <text:list-item>
              <text:list text:style-name="a183">
                <text:list-item>
                  <text:list text:style-name="a183">
                    <text:list-item>
                      <text:list text:style-name="a183">
                        <text:list-item>
                          <text:list text:style-name="a183">
                            <text:list-item>
                              <text:p text:style-name="a182" text:class-names="" text:cond-style-name=""><text:span text:style-name="a18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88" draw:name="日期版面配置區 3" svg:x="1.37674in" svg:y="36.49132in" svg:width="6.43576in" svg:height="2.09549in" presentation:class="date-time" presentation:placeholder="false">
        <draw:text-box>
          <text:p text:style-name="a187" text:class-names="" text:cond-style-name=""><text:span text:style-name="a185" text:class-names=""><text:date text:fixed="false" style:data-style-name="a186"/></text:span></text:p>
        </draw:text-box>
        <svg:title/>
        <svg:desc/>
      </draw:frame>
      <draw:frame draw:id="id32" presentation:style-name="a191" draw:name="頁尾版面配置區 4" svg:x="9.41493in" svg:y="36.49132in" svg:width="8.7309in" svg:height="2.09549in" presentation:class="footer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33" presentation:style-name="a194" draw:name="投影片編號版面配置區 5" svg:x="19.74826in" svg:y="36.49132in" svg:width="6.43576in" svg:height="2.09549in" presentation:class="page-number" presentation:placeholder="false">
        <draw:text-box>
          <text:p text:style-name="a193" text:class-names="" text:cond-style-name=""><text:span text:style-name="a192" text:class-names=""><text:page-number style:num-format="1" text:fixed="false"/></text:span></text:p>
        </draw:text-box>
        <svg:title/>
        <svg:desc/>
      </draw:frame>
    </style:master-page>
    <style:master-page style:name="Master1-Layout6-titleOnly-只有標題" style:page-layout-name="pageLayout1" draw:style-name="a195">
      <draw:frame draw:id="id34" presentation:style-name="a198" draw:name="標題 1" svg:x="1.37674in" svg:y="1.57465in" svg:width="24.80729in" svg:height="6.56597in" presentation:class="title" presentation:placeholder="false">
        <draw:text-box>
          <text:p text:style-name="a197" text:class-names="" text:cond-style-name=""><text:span text:style-name="a196" text:class-names="">按一下以編輯母片標題樣式</text:span></text:p>
        </draw:text-box>
        <svg:title/>
        <svg:desc/>
      </draw:frame>
      <draw:frame draw:id="id35" presentation:style-name="a202" draw:name="日期版面配置區 3" svg:x="1.37674in" svg:y="36.49132in" svg:width="6.43576in" svg:height="2.09549in" presentation:class="date-time" presentation:placeholder="false">
        <draw:text-box>
          <text:p text:style-name="a201" text:class-names="" text:cond-style-name=""><text:span text:style-name="a199" text:class-names=""><text:date text:fixed="false" style:data-style-name="a200"/></text:span></text:p>
        </draw:text-box>
        <svg:title/>
        <svg:desc/>
      </draw:frame>
      <draw:frame draw:id="id36" presentation:style-name="a205" draw:name="頁尾版面配置區 4" svg:x="9.41493in" svg:y="36.49132in" svg:width="8.7309in" svg:height="2.09549in" presentation:class="footer" presentation:placeholder="false">
        <draw:text-box>
          <text:p text:style-name="a204" text:class-names="" text:cond-style-name=""><text:span text:style-name="a203" text:class-names=""/></text:p>
        </draw:text-box>
        <svg:title/>
        <svg:desc/>
      </draw:frame>
      <draw:frame draw:id="id37" presentation:style-name="a208" draw:name="投影片編號版面配置區 5" svg:x="19.74826in" svg:y="36.49132in" svg:width="6.43576in" svg:height="2.09549in" presentation:class="page-number" presentation:placeholder="false">
        <draw:text-box>
          <text:p text:style-name="a207" text:class-names="" text:cond-style-name=""><text:span text:style-name="a206" text:class-names=""><text:page-number style:num-format="1" text:fixed="false"/></text:span></text:p>
        </draw:text-box>
        <svg:title/>
        <svg:desc/>
      </draw:frame>
    </style:master-page>
    <style:master-page style:name="Master1-Layout7-blank-空白" style:page-layout-name="pageLayout1" draw:style-name="a209">
      <draw:frame draw:id="id38" presentation:style-name="a213" draw:name="日期版面配置區 3" svg:x="1.37674in" svg:y="36.49132in" svg:width="6.43576in" svg:height="2.09549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/></text:span></text:p>
        </draw:text-box>
        <svg:title/>
        <svg:desc/>
      </draw:frame>
      <draw:frame draw:id="id39" presentation:style-name="a216" draw:name="頁尾版面配置區 4" svg:x="9.41493in" svg:y="36.49132in" svg:width="8.7309in" svg:height="2.09549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40" presentation:style-name="a219" draw:name="投影片編號版面配置區 5" svg:x="19.74826in" svg:y="36.49132in" svg:width="6.43576in" svg:height="2.09549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</style:master-page>
    <style:master-page style:name="Master1-Layout8-objTx-含標題的內容" style:page-layout-name="pageLayout1" draw:style-name="a220">
      <draw:frame draw:id="id41" presentation:style-name="a223" draw:name="標題 1" svg:x="1.37804in" svg:y="1.56758in" svg:width="9.0673in" svg:height="6.67128in" presentation:class="title" presentation:placeholder="false">
        <draw:text-box>
          <text:p text:style-name="a222" text:class-names="" text:cond-style-name=""><text:span text:style-name="a221" text:class-names="">按一下以編輯母片標題樣式</text:span></text:p>
        </draw:text-box>
        <svg:title/>
        <svg:desc/>
      </draw:frame>
      <draw:frame draw:id="id42" presentation:style-name="a239" draw:name="內容版面配置區 2" svg:x="10.7755in" svg:y="1.56758in" svg:width="15.40724in" svg:height="33.60251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按一下以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list text:style-name="a238">
                            <text:list-item>
                              <text:p text:style-name="a237" text:class-names="" text:cond-style-name=""><text:span text:style-name="a23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3" draw:name="文字版面配置區 3" svg:x="1.37804in" svg:y="8.23886in" svg:width="9.0673in" svg:height="26.93122in" presentation:class="outline" presentation:placeholder="false">
        <draw:text-box>
          <text:list text:style-name="a242">
            <text:list-item>
              <text:p text:style-name="a241" text:class-names="" text:cond-style-name=""><text:span text:style-name="a240" text:class-names="">按一下以編輯母片文字樣式</text:span></text:p>
            </text:list-item>
          </text:list>
        </draw:text-box>
        <svg:title/>
        <svg:desc/>
      </draw:frame>
      <draw:frame draw:id="id44" presentation:style-name="a247" draw:name="日期版面配置區 3" svg:x="1.37674in" svg:y="36.49132in" svg:width="6.43576in" svg:height="2.09549in" presentation:class="date-time" presentation:placeholder="false">
        <draw:text-box>
          <text:p text:style-name="a246" text:class-names="" text:cond-style-name=""><text:span text:style-name="a244" text:class-names=""><text:date text:fixed="false" style:data-style-name="a245"/></text:span></text:p>
        </draw:text-box>
        <svg:title/>
        <svg:desc/>
      </draw:frame>
      <draw:frame draw:id="id45" presentation:style-name="a250" draw:name="頁尾版面配置區 4" svg:x="9.41493in" svg:y="36.49132in" svg:width="8.7309in" svg:height="2.09549in" presentation:class="footer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46" presentation:style-name="a253" draw:name="投影片編號版面配置區 5" svg:x="19.74826in" svg:y="36.49132in" svg:width="6.43576in" svg:height="2.09549in" presentation:class="page-number" presentation:placeholder="false">
        <draw:text-box>
          <text:p text:style-name="a252" text:class-names="" text:cond-style-name=""><text:span text:style-name="a251" text:class-names=""><text:page-number style:num-format="1" text:fixed="false"/></text:span></text:p>
        </draw:text-box>
        <svg:title/>
        <svg:desc/>
      </draw:frame>
    </style:master-page>
    <style:master-page style:name="Master1-Layout9-picTx-含標題的圖片" style:page-layout-name="pageLayout1" draw:style-name="a254">
      <draw:frame draw:id="id47" presentation:style-name="a257" draw:name="標題 1" svg:x="5.4021in" svg:y="27.56008in" svg:width="16.53646in" svg:height="3.25362in" presentation:class="title" presentation:placeholder="false">
        <draw:text-box>
          <text:p text:style-name="a256" text:class-names="" text:cond-style-name=""><text:span text:style-name="a255" text:class-names="">按一下以編輯母片標題樣式</text:span></text:p>
        </draw:text-box>
        <svg:title/>
        <svg:desc/>
      </draw:frame>
      <draw:frame draw:id="id48" presentation:style-name="a260" draw:name="圖片版面配置區 2" svg:x="5.4021in" svg:y="3.51792in" svg:width="16.53646in" svg:height="23.62292in" presentation:class="graphic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9" presentation:style-name="a264" draw:name="文字版面配置區 3" svg:x="5.4021in" svg:y="30.8137in" svg:width="16.53646in" svg:height="4.62068in" presentation:class="outline" presentation:placeholder="false">
        <draw:text-box>
          <text:list text:style-name="a263">
            <text:list-item>
              <text:p text:style-name="a262" text:class-names="" text:cond-style-name=""><text:span text:style-name="a261" text:class-names="">按一下以編輯母片文字樣式</text:span></text:p>
            </text:list-item>
          </text:list>
        </draw:text-box>
        <svg:title/>
        <svg:desc/>
      </draw:frame>
      <draw:frame draw:id="id50" presentation:style-name="a268" draw:name="日期版面配置區 3" svg:x="1.37674in" svg:y="36.49132in" svg:width="6.43576in" svg:height="2.09549in" presentation:class="date-time" presentation:placeholder="false">
        <draw:text-box>
          <text:p text:style-name="a267" text:class-names="" text:cond-style-name=""><text:span text:style-name="a265" text:class-names=""><text:date text:fixed="false" style:data-style-name="a266"/></text:span></text:p>
        </draw:text-box>
        <svg:title/>
        <svg:desc/>
      </draw:frame>
      <draw:frame draw:id="id51" presentation:style-name="a271" draw:name="頁尾版面配置區 4" svg:x="9.41493in" svg:y="36.49132in" svg:width="8.7309in" svg:height="2.09549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52" presentation:style-name="a274" draw:name="投影片編號版面配置區 5" svg:x="19.74826in" svg:y="36.49132in" svg:width="6.43576in" svg:height="2.09549in" presentation:class="page-number" presentation:placeholder="false">
        <draw:text-box>
          <text:p text:style-name="a273" text:class-names="" text:cond-style-name=""><text:span text:style-name="a272" text:class-names=""><text:page-number style:num-format="1" text:fixed="false"/></text:span></text:p>
        </draw:text-box>
        <svg:title/>
        <svg:desc/>
      </draw:frame>
    </style:master-page>
    <style:master-page style:name="Master1-Layout10-vertTx-標題及直排文字" style:page-layout-name="pageLayout1" draw:style-name="a275">
      <draw:frame draw:id="id53" presentation:style-name="a278" draw:name="標題 1" svg:x="1.37674in" svg:y="1.57465in" svg:width="24.80729in" svg:height="6.56597in" presentation:class="title" presentation:placeholder="false">
        <draw:text-box>
          <text:p text:style-name="a277" text:class-names="" text:cond-style-name=""><text:span text:style-name="a276" text:class-names="">按一下以編輯母片標題樣式</text:span></text:p>
        </draw:text-box>
        <svg:title/>
        <svg:desc/>
      </draw:frame>
      <draw:frame draw:id="id54" presentation:style-name="a294" draw:name="直排文字版面配置區 2" svg:x="1.37674in" svg:y="9.18924in" svg:width="24.80729in" svg:height="25.97917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按一下以編輯母片文字樣式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第二層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第三層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list text:style-name="a293">
                            <text:list-item>
                              <text:p text:style-name="a292" text:class-names="" text:cond-style-name=""><text:span text:style-name="a29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298" draw:name="日期版面配置區 3" svg:x="1.37674in" svg:y="36.49132in" svg:width="6.43576in" svg:height="2.09549in" presentation:class="date-time" presentation:placeholder="false">
        <draw:text-box>
          <text:p text:style-name="a297" text:class-names="" text:cond-style-name=""><text:span text:style-name="a295" text:class-names=""><text:date text:fixed="false" style:data-style-name="a296"/></text:span></text:p>
        </draw:text-box>
        <svg:title/>
        <svg:desc/>
      </draw:frame>
      <draw:frame draw:id="id56" presentation:style-name="a301" draw:name="頁尾版面配置區 4" svg:x="9.41493in" svg:y="36.49132in" svg:width="8.7309in" svg:height="2.09549in" presentation:class="footer" presentation:placeholder="false">
        <draw:text-box>
          <text:p text:style-name="a300" text:class-names="" text:cond-style-name=""><text:span text:style-name="a299" text:class-names=""/></text:p>
        </draw:text-box>
        <svg:title/>
        <svg:desc/>
      </draw:frame>
      <draw:frame draw:id="id57" presentation:style-name="a304" draw:name="投影片編號版面配置區 5" svg:x="19.74826in" svg:y="36.49132in" svg:width="6.43576in" svg:height="2.09549in" presentation:class="page-number" presentation:placeholder="false">
        <draw:text-box>
          <text:p text:style-name="a303" text:class-names="" text:cond-style-name=""><text:span text:style-name="a302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直排標題及文字" style:page-layout-name="pageLayout1" draw:style-name="a305">
      <draw:frame draw:id="id58" presentation:style-name="a308" draw:name="直排標題 1" svg:x="19.98156in" svg:y="1.57669in" svg:width="6.20117in" svg:height="33.59339in" presentation:class="title" presentation:placeholder="false">
        <draw:text-box>
          <text:p text:style-name="a307" text:class-names="" text:cond-style-name=""><text:span text:style-name="a306" text:class-names="">按一下以編輯母片標題樣式</text:span></text:p>
        </draw:text-box>
        <svg:title/>
        <svg:desc/>
      </draw:frame>
      <draw:frame draw:id="id59" presentation:style-name="a324" draw:name="直排文字版面配置區 2" svg:x="1.37804in" svg:y="1.57669in" svg:width="18.14417in" svg:height="33.59339in" presentation:class="outline" presentation:placeholder="false">
        <draw:text-box>
          <text:list text:style-name="a311">
            <text:list-item>
              <text:p text:style-name="a310" text:class-names="" text:cond-style-name=""><text:span text:style-name="a309" text:class-names="">按一下以編輯母片文字樣式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第二層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第三層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28" draw:name="日期版面配置區 3" svg:x="1.37674in" svg:y="36.49132in" svg:width="6.43576in" svg:height="2.09549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/></text:span></text:p>
        </draw:text-box>
        <svg:title/>
        <svg:desc/>
      </draw:frame>
      <draw:frame draw:id="id61" presentation:style-name="a331" draw:name="頁尾版面配置區 4" svg:x="9.41493in" svg:y="36.49132in" svg:width="8.7309in" svg:height="2.09549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62" presentation:style-name="a334" draw:name="投影片編號版面配置區 5" svg:x="19.74826in" svg:y="36.49132in" svg:width="6.43576in" svg:height="2.09549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投影片 1</dc:title>
    <meta:initial-creator>ASUS</meta:initial-creator>
    <dc:creator>Admin</dc:creator>
    <meta:creation-date>2013-04-23T06:38:48Z</meta:creation-date>
    <dc:date>2024-03-20T02:40:48Z</dc:date>
    <meta:editing-cycles>18</meta:editing-cycles>
    <meta:editing-duration>PT2868S</meta:editing-duration>
    <meta:document-statistic meta:paragraph-count="15" meta:word-count="50"/>
  </office:meta>
</office:document-meta>
</file>